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steiger van 28-9-26 t/m 23-10-26, t.h.v Fnidsen en Appelsteeg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t.h.v Fnidsen en Appelsteeg, Alkmaar<text:span text:style-name="nadrukvet">; </text:span>het plaatsen van een steiger van 28-9-26 t/m 23-10-26</text:p>
            <text:p text:style-name="common-al">
            
          </text:p>
            <text:p text:style-name="common-al">Datum ontvangst: 26-08-2026</text:p>
            <text:p text:style-name="common-al">Zaaknummer: 00001403661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620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0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0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403661</meta:user-defined>
    <dc:language>nl</dc:language>
    <meta:user-defined meta:name="OVERHEIDop.locatietype/OVERHEIDop.gebiedsmarkering">Vlak</meta:user-defined>
    <meta:user-defined meta:name="DC.title">Omgevingsvergunning aangevraagd: het plaatsen van een steiger van 28-9-26 t/m 23-10-26, t.h.v Fnidsen en Appelsteeg, Alkmaar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200</meta:user-defined>
    <meta:user-defined meta:name="OVERHEIDop.GmbID/DC.identifier">gmb-2026-406200</meta:user-defined>
    <meta:user-defined meta:name="OVERHEIDop.versieInformatie"/>
  </office:meta>
</office:document-meta>
</file>