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Verlenging beslistermijn Omgevingsvergunning, het bouwen van een woning, Benedendorpsweg 23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48</text:p>
            <text:p text:style-name="common-al">Omschrijving: het bouwen van een woning</text:p>
            <text:p text:style-name="common-al">Adres: Benedendorpsweg 23 te Oosterbeek</text:p>
            <text:p text:style-name="common-al">Activiteit: Bouwactiviteit (omgevingsplan)/</text:p>
            <text:p text:style-name="common-al">Besluit: Verlenging beslistermijn</text:p>
            <text:p text:style-name="common-al">Datum ondertekening: 24-08-2026</text:p>
            <text:p text:style-name="common-al">Datum verzending: 24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40619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9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9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kum- Verlenging beslistermijn Omgevingsvergunning, het bouwen van een woning, Benedendorpsweg 23 te Oosterbee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99</meta:user-defined>
    <meta:user-defined meta:name="OVERHEIDop.GmbID/DC.identifier">gmb-2026-406199</meta:user-defined>
    <meta:user-defined meta:name="OVERHEIDop.versieInformatie"/>
  </office:meta>
</office:document-meta>
</file>