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Subsidie verlenen voor cultuureducatie, cultuurparticipatie en talentontwikkeling   </text:p>
      <text:section text:name="regeling_id1-3-2" text:style-name="regeling">
        <text:section text:name="aanhef_id1-3-2-1" text:style-name="aanhef"/>
        <text:section text:name="regeling-tekst_id1-3-2-2" text:style-name="regeling-tekst">
          <text:section text:name="artikel_id1-3-2-2-1" text:style-name="artikel">
            <text:p text:style-name="artikel_kop_titel"><text:span text:style-name="artikel_kop_label"/> <text:span text:style-name="artikel_kop_nr"/> </text:p>
            <text:p text:style-name="al"/>
            <text:p text:style-name="al">Op grond van verkregen gelden voor het realiseren van de gemeentelijke beleidsdoelen in de cultuurvisie ‘Verknopen’ en in de Maatschappelijke Agenda, verleent het college van burgemeester en wethouders van Wierden een subsidiebedrag van € 351.180,- aan Kaliber Kunstenschool voor het mogelijk maken van cultureel aanbod in de gemeente Wierden.  </text:p>
            <text:p text:style-name="al"/>
            <text:p text:style-name="al">Kaliber Kunstenschool verenigt binnen één organisatie:</text:p>
            <text:p text:style-name="al">- cultuureducatie (PO en VO);</text:p>
            <text:p text:style-name="al">- vrije tijd en amateurkunst;</text:p>
            <text:p text:style-name="al">- talentontwikkeling;</text:p>
            <text:p text:style-name="al">- combinatiefunctionaris cultuur;</text:p>
            <text:p text:style-name="al">- advisering en netwerkregie. </text:p>
            <text:p text:style-name="al"/>
            <text:p text:style-name="al">Door bovenstaande uit te voeren, draagt Kaliber Kunstenschool bij aan cultuureducatie, cultuurparticipatie en talentontwikkeling in de gemeente Wierden. Deze onderdelen zijn opgenomen in de cultuurvisie van de gemeente Wierden en dragen bij aan de Maatschappelijke Agenda. Kaliber kunstenschool opereert gemeentebreed, instellingsbreed (PO, VO, vrije tijd) én doorlopend in de tijd met structurele aanwezigheid en infrastructuur. Vanwege kwaliteit, continuïteit en efficiency wordt dit bij één uitvoerende organisatie belegd. </text:p>
            <text:p text:style-name="al"/>
            <text:p text:style-name="al">Kaliber Kunstenschool wordt daarom aangemerkt als enige serieus gegadigde voor de uitvoering van de genoemde activiteiten. </text:p>
            <text:p text:style-name="al"/>
            <text:p text:style-name="al">Reactietermijn</text:p>
            <text:p text:style-name="al">Bent u van mening dat de gemeente zich dient te onthouden van subsidiëring van Kaliber Kunstenschool voor het vormgeven en realiseren van cultuureducatie, cultuurparticipatie en talentonwikkeling? Bent u van mening dat uw organisatie op basis van de criteria ook een serieuze kandidaat is? </text:p>
            <text:p text:style-name="al">Stuur dan vóór 24 oktober 2026 per aangetekende brief een gemotiveerde reactie aan de gemeente Wierden, Postbus 43, 7640 AA Wierden of per mail: <text:a xlink:href="mailto:gemeente@wierden.nl" xlink:type="simple">gemeente@wierden.nl</text:a>.</text:p>
            <text:p text:style-name="al"/>
            <text:p text:style-name="al">Uw reactie moet vóór 24 oktober 2026 ontvangen zijn door de gemeente Wierden. Vermeld in uw brief in ieder geval:</text:p>
            <text:p text:style-name="al">• De datum van publicatie en om welke voorgenomen subsidiëring het gaat;</text:p>
            <text:p text:style-name="al">• Uw naam, adres en woonplaats;</text:p>
            <text:p text:style-name="al">• Waarom u van mening bent dat de gemeente niet over dient te gaan tot subsidiëring van de Kaliber Kunstenschool;</text:p>
            <text:p text:style-name="al">• Motivatie waarom uw organisatie een mogelijke serieuze gegadigde is voor het project waarvoor we de schaarse subsidie willen verlenen;</text:p>
            <text:p text:style-name="al">• Uw handtekening;</text:p>
            <text:p text:style-name="al">• Als u voor iemand anders een motivatie indient, bijvoorbeeld namens een bedrijf, stuur dan een machtiging mee.</text:p>
            <text:p text:style-name="al"/>
            <text:p text:style-name="al"/>
            <text:p text:style-name="al"/>
          </text:section>
        </text:section>
        <text:section text:name="regeling-sluiting_id1-3-2-3" text:style-name="regeling-sluiting">
          <text:section text:name="ondertekening_id1-3-2-3-1">
            <text:p><text:span text:style-name="functie">Blijft een schriftelijke reactie binnen de genoemde reactietermijn uit, dan zal de gemeente (verder) gevolg geven aan haar voornemen tot subsidiëring.</text:span></text:p>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Wierden</text:p>
            </table:table-cell>
            <table:table-cell office:value-type="string" table:style-name="header.C">
              <text:p text:style-name="headerright"><text:span text:style-name="nr">Nr. 406196</text:span><text:line-break/><text:date style:data-style-name="dag" text:fixed="true" text:date-value="2026-08-28"/><text:line-break/><text:date style:data-style-name="jaar" text:fixed="true" text:date-value="2026-08-28"/><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6196</text:span><text:date style:data-style-name="nicedate" text:fixed="true" text:date-value="2026-08-28"/></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6196</text:span><text:date style:data-style-name="nicedate" text:fixed="true" text:date-value="2026-08-28"/></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verigeBvAS-Web-CB/5.52/xml/MC-DRP-OverigeBvAS-Web-CB.xml</meta:user-defined>
    <meta:user-defined meta:name="OVERHEID.Gemeente/DC.creator">Wierden</meta:user-defined>
    <meta:user-defined meta:name="OVERHEID.Informatietype/DC.type">officiële publicatie</meta:user-defined>
    <meta:user-defined meta:name="OVERHEIDop.Rubriek/DC.type">ander besluit van algemene strekking</meta:user-defined>
    <meta:user-defined meta:name="OVERHEID.Gemeente/DCTERMS.publisher">Wierden</meta:user-defined>
    <meta:user-defined meta:name="OVERHEID.Gemeente/OVERHEID.authority">Wierden</meta:user-defined>
    <meta:user-defined meta:name="OVERHEID.TaxonomieBeleidsagendaDecentraal/OVERHEID.category">Cultuur en recreatie | Organisatie en beleid</meta:user-defined>
    <meta:user-defined meta:name="DC.source">Onbekend</meta:user-defined>
    <meta:user-defined meta:name="DCTERMS.alternative">Subsidie Kaliber Kunstschool</meta:user-defined>
    <dc:language>nl</dc:language>
    <meta:user-defined meta:name="OVERHEIDop.locatietype/OVERHEIDop.gebiedsmarkering">Gemeente</meta:user-defined>
    <meta:user-defined meta:name="DC.title">Subsidie verlenen voor cultuureducatie, cultuurparticipatie en talentontwikkeling</meta:user-defined>
    <meta:user-defined meta:name="DCTERMS.W3CDTF/DCTERMS.available">2026-08-28</meta:user-defined>
    <meta:user-defined meta:name="DCTERMS.W3CDTF/OVERHEIDop.jaargang">2026</meta:user-defined>
    <meta:user-defined meta:name="OVERHEIDop.publicationIssue">406196</meta:user-defined>
    <meta:user-defined meta:name="OVERHEIDop.GmbID/DC.identifier">gmb-2026-406196</meta:user-defined>
    <meta:user-defined meta:name="OVERHEIDop.versieInformatie"/>
  </office:meta>
</office:document-meta>
</file>