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gunningsvrije aanvraag, Wageningenstraat 36 2152AP Nieuw-Vennep, het vergroten van de woning door het plaatsen van een dakkapel op het voordakvlak, Datum verzonden: 26-08-2026, DSO-nummer: 2026082401062, Zaaknummer: 0394137428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61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42890</meta:user-defined>
    <meta:user-defined meta:name="DCTERMS.abstract">het vergroten van de woning door het plaatsen van een dakkapel op het voordakvlak</meta:user-defined>
    <dc:language>nl</dc:language>
    <meta:user-defined meta:name="OVERHEIDop.locatietype/OVERHEIDop.gebiedsmarkering">Vlak</meta:user-defined>
    <meta:user-defined meta:name="DC.title">Gemeente Haarlemmermeer, Vergunningsvrije aanvraag, Wageningenstraat 36 2152AP Nieuw-Vennep, het vergroten van de woning door het plaatsen van een dakkapel op het voordakvlak, Datum verzonden: 26-08-2026, DSO-nummer: 2026082401062, Zaaknummer: 03941374289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92</meta:user-defined>
    <meta:user-defined meta:name="OVERHEIDop.GmbID/DC.identifier">gmb-2026-406192</meta:user-defined>
    <meta:user-defined meta:name="OVERHEIDop.versieInformatie"/>
  </office:meta>
</office:document-meta>
</file>