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verhuur openbare ruimte nabij Catharina van Renneslaan 126/Schuilenbergspad Almelo </text:p>
      <text:section text:name="regeling_id1-3-2" text:style-name="regeling">
        <text:section text:name="aanhef_id1-3-2-1" text:style-name="aanhef">
          <text:section text:name="preambule_id1-3-2-1-1" text:style-name="preambule">
            <text:p text:style-name="al"/>
            <text:p text:style-name="al">De gemeente Almelo maakt bekend dat zij het voornemen heeft om (een gedeelte van) de openbare ruimte, gelegen nabij de Catharina van Renneslaan 126/Schuilenbergspad, (tijdelijk) in huur uit te geven ten behoeve van het verhuren van de parkeerplaatsen aan Stichting Interakt Contour Groep, gevestigd in het pand aan de Catharina van Renneslaan 126 Almelo.</text:p>
            <text:p text:style-name="al"/>
            <text:p text:style-name="al">Het betreft het (gedeelte van het) perceel, kadastraal bekend als gemeente Ambt-Almelo, sectie I, nummer 4719, met een oppervlakte van circa 845 m².</text:p>
            <text:p text:style-name="al"/>
            <text:p text:style-name="al">
            <text:span text:style-name="nadrukvet">Enige serieuze gegadigde</text:span>
          </text:p>
            <text:p text:style-name="al">De gemeente is van oordeel dat Stichting Interakt Contour Groep de enige serieuze gegadigde is die voor deze (tijdelijke) verhuur in aanmerking komt. Daartoe wordt het volgende overwogen.</text:p>
            <text:p text:style-name="al"/>
            <text:p text:style-name="al">Stichting Interakt Contour Groep exploiteert op de betreffende locatie een zorgvoorziening waar onder meer gehandicaptenzorg, medisch-specialistische zorg en dagbestedingsactiviteiten worden aangeboden. De locatie omvat zowel kantoorruimten voor begeleiders als ruimten voor dagbesteding van cliënten.   Voor een goede en veilige uitvoering van deze zorgactiviteiten is het noodzakelijk dat cliënten, bezoekers, medewerkers en contractvervoerders kunnen beschikken over parkeergelegenheid in de directe nabijheid van het gebouw. Het tijdelijk in gebruik geven van de aangrenzende openbare ruimte voorziet in deze behoefte.</text:p>
            <text:p text:style-name="al"/>
            <text:p text:style-name="al">Daarnaast sluit het gebruik van de betreffende gronden uitsluitend aan op het bestaande gebruik van de naastgelegen locatie door Stichting Interakt Contour Groep. Hierdoor ontstaat een logische, doelmatige en aaneengesloten gebruikssituatie.</text:p>
            <text:p text:style-name="al"/>
            <text:p text:style-name="al">Gelet op het voorgaande is de gemeente van oordeel dat op basis van objectieve, redelijke en toetsbare criteria slechts één serieuze gegadigde voor de tijdelijke verhuur in aanmerking komt. Om die reden ziet de gemeente af van het organiseren van een selectieprocedure.</text:p>
            <text:p text:style-name="al"/>
            <text:p text:style-name="al">
            <text:span text:style-name="nadrukvet">Bent u het niet eens met de voorgenomen uitgifte?</text:span>
          </text:p>
            <text:p text:style-name="al">Indien u zich niet kunt verenigen met de voorgenomen uitgifte, omdat u meent daarvoor zelf als gegadigde in aanmerking te komen, dan moet u binnen een termijn van 20 (twintig) kalenderdagen na de publicatiedatum van deze bekendmaking een kort geding starten tegen de gemeente Almelo bij de rechtbank Overijssel. Genoemde termijn merken wij aan als een vervaltermijn. Dit betekent dat als binnen de opgegeven termijn geen kort geding tegen de gemeente is gestart, de gemeente zal overgaan tot uitgifte.</text:p>
            <text:p text:style-name="al"/>
            <text:p text:style-name="al">Wanneer u een kort geding start tegen de gemeente moet u de gemeente hiervan direct op de hoogte brengen. Dit doet u door de dagvaarding op het adres van de gemeente te laten overhandigen (betekenen): Haven Zuidzijde 30, 7607 EW te Almelo. Als u dit niet tijdig doet, vervalt het recht om een procedure te starten tegen deze voorgenomen verkoop.</text:p>
            <text:p text:style-name="al"/>
            <text:p text:style-name="al">Van dit voornemen liggen geen stukken ter inzage.</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40618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8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8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Almelo</meta:user-defined>
    <meta:user-defined meta:name="OVERHEID.Informatietype/DC.type">officiële publicatie</meta:user-defined>
    <meta:user-defined meta:name="OVERHEIDop.Rubriek/DC.type">overige overheidsinformatie</meta:user-defined>
    <meta:user-defined meta:name="OVERHEID.Gemeente/OVERHEID.authority">Almelo</meta:user-defined>
    <meta:user-defined meta:name="OVERHEID.Gemeente/DCTERMS.publisher">Almelo</meta:user-defined>
    <meta:user-defined meta:name="OVERHEID.TaxonomieBeleidsagendaDecentraal/OVERHEID.category">Bestuur | Organisatie en beleid</meta:user-defined>
    <dc:language>nl</dc:language>
    <meta:user-defined meta:name="OVERHEIDop.locatietype/OVERHEIDop.gebiedsmarkering">Punt</meta:user-defined>
    <meta:user-defined meta:name="DC.title">Voornemen verhuur openbare ruimte nabij Catharina van Renneslaan 126/Schuilenbergspad Almelo</meta:user-defined>
    <meta:user-defined meta:name="DCTERMS.W3CDTF/DCTERMS.available">2026-08-28</meta:user-defined>
    <meta:user-defined meta:name="DCTERMS.W3CDTF/OVERHEIDop.jaargang">2026</meta:user-defined>
    <meta:user-defined meta:name="OVERHEIDop.publicationIssue">406181</meta:user-defined>
    <meta:user-defined meta:name="OVERHEIDop.GmbID/DC.identifier">gmb-2026-406181</meta:user-defined>
    <meta:user-defined meta:name="OVERHEIDop.versieInformatie"/>
  </office:meta>
</office:document-meta>
</file>