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renoveren van een woongebouw met 17 appartementen, [Deventer B 15290] Deventer B 15290, Zwolseplaats 1 t/m 33 (o), 7412VL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12-10-2026</text:p>
            <text:p text:style-name="common-al">
            <text:span text:style-name="nadrukvet">Locatie:</text:span> [Deventer B 15290] Deventer B 15290, Zwolseplaats 1 t/m 33 (o), 7412VL Deventer</text:p>
            <text:p text:style-name="common-al">
            <text:span text:style-name="nadrukvet">Zaakomschrijving:</text:span> het renoveren van een woongebouw met 17 appartementen</text:p>
            <text:p text:style-name="common-al">
            <text:span text:style-name="nadrukvet">Zaaknummer:</text:span> Z2026-000065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uitenplanse omgevingsplanactiviteit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5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61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006524</meta:user-defined>
    <meta:user-defined meta:name="DCTERMS.abstract">het renoveren van een woongebouw met 17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renoveren van een woongebouw met 17 appartementen, [Deventer B 15290] Deventer B 15290, Zwolseplaats 1 t/m 33 (o), 7412VL Devent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80</meta:user-defined>
    <meta:user-defined meta:name="OVERHEIDop.GmbID/DC.identifier">gmb-2026-406180</meta:user-defined>
    <meta:user-defined meta:name="OVERHEIDop.versieInformatie"/>
  </office:meta>
</office:document-meta>
</file>