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Hoofdstraat 137, 3971KJ Driebergen-Rijsenburg, isoleren van een plat dak (RX2026-00002106, 25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Hoofdstraat 137, 3971KJ Driebergen-Rijsenburg, isoleren van een plat dak (RX2026-00002106, 25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617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7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7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2106</meta:user-defined>
    <meta:user-defined meta:name="DCTERMS.abstract">Hoofdstraat 137, 3971KJ Driebergen-Rijsenburg, isoleren van een plat dak (RX2026-00002106, 25 augustus 2026)</meta:user-defined>
    <dc:language>nl</dc:language>
    <meta:user-defined meta:name="OVERHEIDop.locatietype/OVERHEIDop.gebiedsmarkering">Vlak</meta:user-defined>
    <meta:user-defined meta:name="DC.title">Gemeente Utrechtse Heuvelrug, ingediende aanvraag omgevingsvergunning - Hoofdstraat 137, 3971KJ Driebergen-Rijsenburg, isoleren van een plat dak (RX2026-00002106, 25 augustus 2026)</meta:user-defined>
    <meta:user-defined meta:name="DCTERMS.W3CDTF/DCTERMS.available">2026-08-28</meta:user-defined>
    <meta:user-defined meta:name="DCTERMS.W3CDTF/OVERHEIDop.jaargang">2026</meta:user-defined>
    <meta:user-defined meta:name="OVERHEIDop.publicationIssue">406171</meta:user-defined>
    <meta:user-defined meta:name="OVERHEIDop.GmbID/DC.identifier">gmb-2026-406171</meta:user-defined>
    <meta:user-defined meta:name="OVERHEIDop.versieInformatie"/>
  </office:meta>
</office:document-meta>
</file>