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legaliseren van twee zuilen op het perceel Olympus 21, 3825 A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legaliseren van twee zuilen op het perceel Olympus 21, 3825 AJ Amersfoort</text:span>
          </text:p>
            <text:p text:style-name="common-al">De Gemeente Amersfoort heeft op 24-08-2026 een aanvraag voor een omgevingsvergunning ontvangen voor het legaliseren van twee zuilen op het perceel Olympus 21, 3825 AJ Amersfoort, met kenmerk CLZ-0003972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9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615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CLZ-00039729</meta:user-defined>
    <dc:language>nl</dc:language>
    <meta:user-defined meta:name="OVERHEIDop.locatietype/OVERHEIDop.gebiedsmarkering">Punt</meta:user-defined>
    <meta:user-defined meta:name="DC.title">Ontvangen aanvraag omgevingsvergunning voor het legaliseren van twee zuilen op het perceel Olympus 21, 3825 AJ Amersf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59</meta:user-defined>
    <meta:user-defined meta:name="OVERHEIDop.GmbID/DC.identifier">gmb-2026-406159</meta:user-defined>
    <meta:user-defined meta:name="OVERHEIDop.versieInformatie"/>
  </office:meta>
</office:document-meta>
</file>