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, Intocht Sinterklaas Ulic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Intocht Sinterklaas Ulicoten</text:span> op 22 november 2026 van 10.00 uur tot 11.00 uur in Ulicoten, Bremerpoort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40615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5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Ingekomen aanvragen vergunningen APV en bijzondere wetten, Intocht Sinterklaas Ulico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55</meta:user-defined>
    <meta:user-defined meta:name="OVERHEIDop.GmbID/DC.identifier">gmb-2026-406155</meta:user-defined>
    <meta:user-defined meta:name="OVERHEIDop.versieInformatie"/>
  </office:meta>
</office:document-meta>
</file>