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het slopen van het voormalige groenekruis gebouw, Prinses Beatrixstraat 1, 2635HC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is een sloopmelding ontvangen waarvoor geen vergunningsplicht geldt voor de locatie Prinses Beatrixstraat 1, 2635HC Den Hoorn. De melding is geregistreerd onder zaaknummer Z2026-00000639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Met dit bericht laat de gemeente Midden-Delf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middendelfland.nl of op telefoonnummer 015-3804111, u kunt dan vragen naar het team Bouw- en Woningtoez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40615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5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5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639</meta:user-defined>
    <meta:user-defined meta:name="DCTERMS.abstract">Betreft: Melding op locatie Prinses Beatrixstraat 1, 2635HC Den Hoorn</meta:user-defined>
    <dc:language>nl</dc:language>
    <meta:user-defined meta:name="OVERHEIDop.locatietype/OVERHEIDop.gebiedsmarkering">Vlak</meta:user-defined>
    <meta:user-defined meta:name="DC.title">Sloopmelding voor het slopen van het voormalige groenekruis gebouw, Prinses Beatrixstraat 1, 2635HC Den Hoor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51</meta:user-defined>
    <meta:user-defined meta:name="OVERHEIDop.GmbID/DC.identifier">gmb-2026-406151</meta:user-defined>
    <meta:user-defined meta:name="OVERHEIDop.versieInformatie"/>
  </office:meta>
</office:document-meta>
</file>