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Geuzenkade 43-H 1056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anbouw aan de achtergevel ter hoogte van de begane grond en het vergroten van de tuinberging</text:p>
            <text:p text:style-name="common-al">Besluit: geweigerd</text:p>
            <text:p text:style-name="common-al">Besluit verzonden op: 24-08-2026</text:p>
            <text:p text:style-name="common-al">Zaakadres: Geuzenkade 43-H 1056KM Amsterdam</text:p>
            <text:p text:style-name="common-al">Zaaknummer: Z2026-024081</text:p>
            <text:p text:style-name="common-al">DSO-nummer: 202606020220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4081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14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081</meta:user-defined>
    <meta:user-defined meta:name="DCTERMS.abstract">realiseren van een aanbouw aan de achtergevel ter hoogte van de begane grond en het vergroten van de tuinberg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Geuzenkade 43-H 1056KM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40</meta:user-defined>
    <meta:user-defined meta:name="OVERHEIDop.GmbID/DC.identifier">gmb-2026-406140</meta:user-defined>
    <meta:user-defined meta:name="OVERHEIDop.versieInformatie"/>
  </office:meta>
</office:document-meta>
</file>