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splitsen van het hoofdgebouw in drie woningen aan Klein Delfgauw 57 2616LC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lein Delfgauw 57 2616LC Delft | het splitsen van het hoofdgebouw in drie woningen | 26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910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40613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3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3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910</meta:user-defined>
    <meta:user-defined meta:name="DCTERMS.abstract">Splitsing Hoofgebouw in 3 Woningen, Klein Delfgauw 57, Delf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splitsen van het hoofdgebouw in drie woningen aan Klein Delfgauw 57 2616LC Delft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139</meta:user-defined>
    <meta:user-defined meta:name="OVERHEIDop.GmbID/DC.identifier">gmb-2026-406139</meta:user-defined>
    <meta:user-defined meta:name="OVERHEIDop.versieInformatie"/>
  </office:meta>
</office:document-meta>
</file>