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rooien van een sierpeer, Fugelkamp t.h.v. nr. 14, Harkema </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rooien van een sierpeer, Fugelkamp t.h.v. nr. 14, Harkema </text:p>
            <text:p text:style-name="common-al">Zaaknummer: Z2026-001227</text:p>
            <text:p text:style-name="common-al">Zaakadres: Fugelkamp t.h.v. nr. 14, Harkema </text:p>
            <text:p text:style-name="common-al">Omschrijving: het rooien van een sierpeer</text:p>
            <text:p text:style-name="common-al">Datum ontvangst: 18-08-2026</text:p>
            <text:p text:style-name="common-al">Datum bekendmaking: 26-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611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1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1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227</meta:user-defined>
    <meta:user-defined meta:name="DCTERMS.abstract">het rooien van een sierpeer</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rooien van een sierpeer, Fugelkamp t.h.v. nr. 14, Harkema</meta:user-defined>
    <meta:user-defined meta:name="DCTERMS.W3CDTF/DCTERMS.available">2026-08-28</meta:user-defined>
    <meta:user-defined meta:name="DCTERMS.W3CDTF/OVERHEIDop.jaargang">2026</meta:user-defined>
    <meta:user-defined meta:name="OVERHEIDop.publicationIssue">406119</meta:user-defined>
    <meta:user-defined meta:name="OVERHEIDop.GmbID/DC.identifier">gmb-2026-406119</meta:user-defined>
    <meta:user-defined meta:name="OVERHEIDop.versieInformatie"/>
  </office:meta>
</office:document-meta>
</file>