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oxtel - Melding Besluit activiteiten leefomgeving (Bal) - Vuurijzer 4,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oxtel delen mee dat zij de volgende melding hebben ontvangen:</text:p>
            <text:p text:style-name="common-al">Voor:   Beëindiging van de milieubelastende activiteiten</text:p>
            <text:p text:style-name="common-al">Locatie:  Vuurijzer 4, 5283 PV Boxtel</text:p>
            <text:p text:style-name="common-al">DSO-kenmerk:  -</text:p>
            <text:p text:style-name="common-al">Zaaknummer:  Z/512300</text:p>
            <text:p text:style-name="common-al">Datum ontvangen:  5 augustus 2026</text:p>
            <text:p text:style-name="last-al">Tegen deze melding kan geen bezwaar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40611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1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1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512300 </meta:user-defined>
    <dc:language>nl</dc:language>
    <meta:user-defined meta:name="OVERHEIDop.locatietype/OVERHEIDop.gebiedsmarkering">Adres</meta:user-defined>
    <meta:user-defined meta:name="DC.title">Gemeente Boxtel - Melding Besluit activiteiten leefomgeving (Bal) - Vuurijzer 4, Boxt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18</meta:user-defined>
    <meta:user-defined meta:name="OVERHEIDop.GmbID/DC.identifier">gmb-2026-406118</meta:user-defined>
    <meta:user-defined meta:name="OVERHEIDop.versieInformatie"/>
  </office:meta>
</office:document-meta>
</file>