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hopinstraat 13 1077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intern constructieve wijzigingen, het wijzigen van het dak van de bestaande uitbouw en het plaatsen van een warmte pomp en airco op balkon</text:p>
            <text:p text:style-name="common-al">Zaakadres: Chopinstraat 13 1077GL Amsterdam</text:p>
            <text:p text:style-name="common-al">Datum ontvangst: 09-07-2026</text:p>
            <text:p text:style-name="common-al">Zaaknummer: Z2026-030476</text:p>
            <text:p text:style-name="common-al">DSO-nummer: 20260709016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1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76</meta:user-defined>
    <meta:user-defined meta:name="DCTERMS.abstract">realiseren intern constructieve wijzigingen, het wijzigen van het dak van de bestaande uitbouw en het plaatsen van een warmte pomp en airco op balk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hopinstraat 13 1077GL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09</meta:user-defined>
    <meta:user-defined meta:name="OVERHEIDop.GmbID/DC.identifier">gmb-2026-406109</meta:user-defined>
    <meta:user-defined meta:name="OVERHEIDop.versieInformatie"/>
  </office:meta>
</office:document-meta>
</file>