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 (flits), Brandaris 50 2134XT Hoofddorp, het vergroten van de woning door het plaatsen van een dakkapel op het voordakvlak, Datum verzonden: 26-08-2026, DSO-nummer: 2026082500404, Zaaknummer: 0394137479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61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47977</meta:user-defined>
    <meta:user-defined meta:name="DCTERMS.abstract">het vergroten van de woning door het plaatsen van een dakkapel op het voo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 (flits), Brandaris 50 2134XT Hoofddorp, het vergroten van de woning door het plaatsen van een dakkapel op het voordakvlak, Datum verzonden: 26-08-2026, DSO-nummer: 2026082500404, Zaaknummer: 039413747977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00</meta:user-defined>
    <meta:user-defined meta:name="OVERHEIDop.GmbID/DC.identifier">gmb-2026-406100</meta:user-defined>
    <meta:user-defined meta:name="OVERHEIDop.versieInformatie"/>
  </office:meta>
</office:document-meta>
</file>