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voor het in afwijking van de regels van het omgevingsplan tijdelijk gebruiken van het plein als winterdorp van 21 t/m 31 december 2026 (Magisch Winterland), Nicolaasplein ter hoogte van nr. 2 Zoetermeer op 2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-08-2026 is een aanvraag Omgevingsvergunning ontvangen voor het in afwijking van de regels van het omgevingsplan tijdelijk gebruiken van het plein als winterdorp van 21 t/m 31 december 2026 (Magisch Winterland) op locatie Nicolaasplein ter hoogte van nr. 2 Zoetermeer. De aanvraag is geregistreerd onder zaaknummer 2026-119224.</text:p>
            <text:p text:style-name="common-al">
            <text:span text:style-name="nadrukvet">Veiligheid, Vergunningen en Handhaving</text:span>
          </text:p>
            <text:p text:style-name="common-al">De taken van de afdeling VVH zijn onder andere vergunningverlening, toezicht en handhaving op grond van de Omgevingswet, en aanverwante regelgeving.</text:p>
            <text:p text:style-name="common-al">
            <text:span text:style-name="nadrukvet">Ingediende aanvragen</text:span>
          </text:p>
            <text:p text:style-name="last-al">Het is alleen mogelijk om binnengekomen aanvragen in te zien. Binnengekomen aanvragen kunt u inzien bij de Omgevingsbalie, Engelandlaan 502, nadat u een afspraak hebt gemaakt, via www.zoetermeer.nl/afspraakomgevingsbali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40609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119224</meta:user-defined>
    <meta:user-defined meta:name="DCTERMS.abstract">het in afwijking van de regels van het omgevingsplan tijdelijk gebruiken van het plein als winterdorp van 21 t/m 31 december 2026 (Magisch Winterland)</meta:user-defined>
    <dc:language>nl</dc:language>
    <meta:user-defined meta:name="OVERHEIDop.locatietype/OVERHEIDop.gebiedsmarkering">Vlak</meta:user-defined>
    <meta:user-defined meta:name="DC.title">Ingediende aanvraag Omgevingsvergunning voor het in afwijking van de regels van het omgevingsplan tijdelijk gebruiken van het plein als winterdorp van 21 t/m 31 december 2026 (Magisch Winterland), Nicolaasplein ter hoogte van nr. 2 Zoetermeer op 21-08-2026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93</meta:user-defined>
    <meta:user-defined meta:name="OVERHEIDop.GmbID/DC.identifier">gmb-2026-406093</meta:user-defined>
    <meta:user-defined meta:name="OVERHEIDop.versieInformatie"/>
  </office:meta>
</office:document-meta>
</file>