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realiseren van twee betonnen putbehuizingen ten behoeve van het WKO-systeem voor de nieuwbouw van het Annapark, Zuidweg (Annapark-Project Woningbouw Eleanor Rooseveltlaan) te Zoetermeer op 20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-08-2026 is een aanvraag Omgevingsvergunning ontvangen voor het realiseren van twee betonnen putbehuizingen ten behoeve van het WKO-systeem voor de nieuwbouw van het Annapark op locatie Zuidweg (Annapark-Project Woningbouw Eleanor Rooseveltlaan) te Zoetermeer. De aanvraag is geregistreerd onder zaaknummer 2026-118249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/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40609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9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9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6-118249</meta:user-defined>
    <meta:user-defined meta:name="DCTERMS.abstract">het realiseren van twee betonnen putbehuizingen ten behoeve van het WKO-systeem voor de nieuwbouw van het Annapark</meta:user-defined>
    <dc:language>nl</dc:language>
    <meta:user-defined meta:name="OVERHEIDop.locatietype/OVERHEIDop.gebiedsmarkering">Vlak</meta:user-defined>
    <meta:user-defined meta:name="DC.title">Ingediende aanvraag Omgevingsvergunning voor het realiseren van twee betonnen putbehuizingen ten behoeve van het WKO-systeem voor de nieuwbouw van het Annapark, Zuidweg (Annapark-Project Woningbouw Eleanor Rooseveltlaan) te Zoetermeer op 20-08-2026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092</meta:user-defined>
    <meta:user-defined meta:name="OVERHEIDop.GmbID/DC.identifier">gmb-2026-406092</meta:user-defined>
    <meta:user-defined meta:name="OVERHEIDop.versieInformatie"/>
  </office:meta>
</office:document-meta>
</file>