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rfgooierslaan 7 in Muider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 augustus 2026 heeft de gemeente een aanvraag ontvangen voor het realiseren van een schuur in de zijtuin van  de woning op locatie Erfgooierslaan 7 in Muiderberg. De aanvraag is geregistreerd onder zaaknummer Z2026-00001725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608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725</meta:user-defined>
    <meta:user-defined meta:name="DCTERMS.abstract">Betreft: Aanvraag op locatie Erfgooierslaan 7 in Muiderberg</meta:user-defined>
    <dc:language>nl</dc:language>
    <meta:user-defined meta:name="OVERHEIDop.locatietype/OVERHEIDop.gebiedsmarkering">Vlak</meta:user-defined>
    <meta:user-defined meta:name="DC.title">Aanvraag omgevingsvergunning Erfgooierslaan 7 in Muiderbe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86</meta:user-defined>
    <meta:user-defined meta:name="OVERHEIDop.GmbID/DC.identifier">gmb-2026-406086</meta:user-defined>
    <meta:user-defined meta:name="OVERHEIDop.versieInformatie"/>
  </office:meta>
</office:document-meta>
</file>