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aphaëlplein 33-H 1077P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constructieve muurdoorbraken op de begane grond met behoud van bestemming daarvan tot één woning</text:p>
            <text:p text:style-name="common-al">Besluit: verleend</text:p>
            <text:p text:style-name="common-al">Besluit verzonden op: 26-08-2026</text:p>
            <text:p text:style-name="common-al">Zaakadres: Raphaëlplein 33-H 1077PX Amsterdam</text:p>
            <text:p text:style-name="common-al">Zaaknummer: Z2026-016355</text:p>
            <text:p text:style-name="common-al">DSO-nummer: 202604140069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35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0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355</meta:user-defined>
    <meta:user-defined meta:name="DCTERMS.abstract">vergroten van de constructieve muurdoorbraken op de begane grond met behoud van bestemming daarvan tot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aphaëlplein 33-H 1077PX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80</meta:user-defined>
    <meta:user-defined meta:name="OVERHEIDop.GmbID/DC.identifier">gmb-2026-406080</meta:user-defined>
    <meta:user-defined meta:name="OVERHEIDop.versieInformatie"/>
  </office:meta>
</office:document-meta>
</file>