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aanleggen van een parkeerplek, Vonderstraat 17 7419BK Deventer, [Deventer D 1160] Deventer D 11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Vonderstraat 17 7419BK Deventer, [Deventer D 1160] Deventer D 1160</text:p>
            <text:p text:style-name="common-al">
            <text:span text:style-name="nadrukvet">Zaakomschrijving:</text:span> het aanleggen van een parkeerplek</text:p>
            <text:p text:style-name="common-al">
            <text:span text:style-name="nadrukvet">Zaaknummer:</text:span> Z2026-0000773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73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73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607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7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7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007735</meta:user-defined>
    <meta:user-defined meta:name="DCTERMS.abstract">het aanleggen van een parkeerple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aanleggen van een parkeerplek, Vonderstraat 17 7419BK Deventer, [Deventer D 1160] Deventer D 1160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75</meta:user-defined>
    <meta:user-defined meta:name="OVERHEIDop.GmbID/DC.identifier">gmb-2026-406075</meta:user-defined>
    <meta:user-defined meta:name="OVERHEIDop.versieInformatie"/>
  </office:meta>
</office:document-meta>
</file>