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container van 9 oktober 2026 tot en met 30 oktober 2026 ter hoogte van Clara Visserstraat 121, 1447HP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eft de gemeente een aanvraag vergunning voor plaatsen container van 9 oktober 2026 tot en met 30 oktober 2026 ter hoogte van Clara Visserstraat 121, 1447HP Purmerend ontvangen. De aanvraag is geregistreerd onder zaaknummer Z2026-00003511. Dit is aangevraagd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605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5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511</meta:user-defined>
    <meta:user-defined meta:name="DCTERMS.abstract">Betreft: aanvraag op locatie Clara Visserstraat thv nr 121, 1447HP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plaatsen container van 9 oktober 2026 tot en met 30 oktober 2026 ter hoogte van Clara Visserstraat 121, 1447HP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59</meta:user-defined>
    <meta:user-defined meta:name="OVERHEIDop.GmbID/DC.identifier">gmb-2026-406059</meta:user-defined>
    <meta:user-defined meta:name="OVERHEIDop.versieInformatie"/>
  </office:meta>
</office:document-meta>
</file>