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iolenweg 30, 2597 K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Betula Pendula en 1 Prunus cerasifera Pissardi (stamomtrek 73-97 cm), staande in de voortuin van het perceel Violenweg 30 </text:p>
            <text:p text:style-name="common-al"/>
            <text:p text:style-name="common-al">Ons kenmerk: VTH2026-6778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iolenweg 30, 2597 K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05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785</meta:user-defined>
    <meta:user-defined meta:name="DCTERMS.abstract">het kappen van 1 Betula Pendula en 1 Prunus cerasifera Pissardi (stamomtrek 73-97 cm), staande in de voortuin van het perceel Violenweg 30</meta:user-defined>
    <dc:language>nl</dc:language>
    <meta:user-defined meta:name="OVERHEIDop.locatietype/OVERHEIDop.gebiedsmarkering">Punt</meta:user-defined>
    <meta:user-defined meta:name="DC.title">Omgevingsvergunning - Aangevraagd, Violenweg 30, 2597 KL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53</meta:user-defined>
    <meta:user-defined meta:name="OVERHEIDop.GmbID/DC.identifier">gmb-2026-406053</meta:user-defined>
    <meta:user-defined meta:name="OVERHEIDop.versieInformatie"/>
  </office:meta>
</office:document-meta>
</file>