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kendmaking definitief geluidsaneringsprogramma “Zeeweg IJmui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elsen maken bekend dat zij in de vergadering van 25 augustus 2026 hebben vastgesteld:</text:p>
            <text:list text:style-name="id1-3-2-1-1-2">
              <text:list-item text:style-override="id1-3-2-1-1-2-1">
                <text:number>•</text:number>
                <text:p text:style-name="al">Het definitief “geluidsaneringsprogramma ‘Zeeweg IJmuiden’.</text:p>
              </text:list-item>
            </text:list>
            <text:p text:style-name="tussenkopcur">Besluit </text:p>
            <text:p text:style-name="common-al">In de gemeente Velsen zijn woningen gelegen die vanwege wegverkeerslawaai een te hoge geluidbelasting ondervinden. Deze woningen zijn in de jaren 90 gemeld bij het toenmalige Ministerie van VROM en behoren nu tot de zogenaamde geluidsaneringsvoorraad. Voor de uitvoering van de sanering van deze woningen heeft Omgevingsdienst IJmond een “geluidsaneringsprogramma Zeeweg IJmuiden” opgesteld. Hierin staan de geluidwerende maatregelen die kunnen worden toegepast om het geluidniveau in 100 woningen te verlagen. Het gaat om woningen gelegen aan de Zeeweg te IJmuiden. Het ontwerp “geluidsaneringsprogramma Zeeweg te IJmuiden” lag vanaf 10 april 2026 voor 6 weken ter visie voor zienswijzen. De gemeente Velsen heeft hierop één reactie ontvangen van één inwoner. De gemeente Velsen dankt de indiener voor haar betrokkenheid en input. De zienswijze heeft niet geleid tot een aanpassing. Het college heeft het definitief “geluidsaneringsprogramma Zeeweg IJmuiden” vastgesteld.</text:p>
            <text:p text:style-name="common-al">Er is geen mogelijkheid om bezwaar of beroep aan te tekenen tegen het besluit.</text:p>
            <text:p text:style-name="tussenkopcur">Algemene informatie</text:p>
            <text:p text:style-name="common-al">Bezoekadres: Stationsplein 48b, Beverwijk. Website: www.odijmond.nl </text:p>
            <text:p text:style-name="last-al">Postadres: Postbus 325, 1940 AH Beverwijk. Telefoon: (0251) 26 38 63. E-mail: info@odijmond.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60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nvt</meta:user-defined>
    <dc:language>nl</dc:language>
    <meta:user-defined meta:name="OVERHEIDop.locatietype/OVERHEIDop.gebiedsmarkering">Weg</meta:user-defined>
    <meta:user-defined meta:name="DC.title">Bekendmaking definitief geluidsaneringsprogramma “Zeeweg IJmuiden”</meta:user-defined>
    <meta:user-defined meta:name="DCTERMS.W3CDTF/DCTERMS.available">2026-08-28</meta:user-defined>
    <meta:user-defined meta:name="DCTERMS.W3CDTF/OVERHEIDop.jaargang">2026</meta:user-defined>
    <meta:user-defined meta:name="OVERHEIDop.publicationIssue">406046</meta:user-defined>
    <meta:user-defined meta:name="OVERHEIDop.GmbID/DC.identifier">gmb-2026-406046</meta:user-defined>
    <meta:user-defined meta:name="OVERHEIDop.versieInformatie"/>
  </office:meta>
</office:document-meta>
</file>