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ingewaard - Ontwerpbesluit Omgevingsvergunning, intrekking omgevingsvergunning en VVGB i.h.k.v. de LBV-plusregeling, Dikelsestraat 7 te Bemm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een ontwerpbesluit hebben opgesteld inzake de volgende aanvraag om maatwerkvoorschriften waarbij de uitgebreide  voorbereidingsprocedure van toepassing is.</text:p>
            <text:p text:style-name="common-al"/>
            <text:p text:style-name="common-al">
            <text:span text:style-name="nadrukvet">Ontwerpbesluit verleend</text:span>
          </text:p>
            <text:p text:style-name="common-al">Zaakid: ODRA25AB1355</text:p>
            <text:p text:style-name="common-al">Omschrijving: intrekking omgevingsvergunning en VVGB i.h.k.v. de LBV-plusregeling</text:p>
            <text:p text:style-name="common-al">Adres: Dikelsestraat 7 te Bemmel</text:p>
            <text:p text:style-name="common-al">Besluit: ontwerpbeschikking</text:p>
            <text:p text:style-name="common-al">Datum ondertekening: 11-08-2026</text:p>
            <text:p text:style-name="common-al">Datum verzending: 11-08-2026</text:p>
            <text:p text:style-name="common-al"/>
            <text:p text:style-name="common-al">
            <text:span text:style-name="nadrukvet">Inzien </text:span>
          </text:p>
            <text:p text:style-name="common-al">Het bovengenoemde ontwerpbesluit in het kader van de uitgebreide procedure met de hierop betrekking hebbende documenten liggen 6 weken digitaal ter inzage vanaf vrijdag 28 augustus 2026. Voor meer informatie over bovengenoemde bekendmaking kunt u contact opnemen met de Omgevingsdienst Groene Metropool (ODGM). De ODGM is telefonisch bereikbaar op maandag tot en met vrijdag van 9:00-12:00 uur en 13:00-17:00 uur. Het telefoonnummer is (026) 377 16 00. Het e-mailadres is postbus@odra.nl.</text:p>
            <text:p text:style-name="common-al"/>
            <text:p text:style-name="common-al">
            <text:span text:style-name="nadrukvet">Zienswijze </text:span>
          </text:p>
            <text:p text:style-name="common-al">Eventuele schriftelijke zienswijzen op voornoemde ontwerpbesluit dient u binnen de genoemde periode te richten aan het college van burgemeester en wethouders van de gemeente Lingewaard via postbus@odra.nl, onder vermelding van het desbetreffende zaaknummer ODRA25AB1355.</text:p>
            <text:p text:style-name="last-al">U kunt uw zienswijze ook mondeling kenbaar maken binnen de genoemde periode. Voor informatie en een afspraak voor het kenbaar maken van uw mondelinge zienswijze kunt u contact opnemen met de Omgevingsdienst Groene Metropool (ODGM)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40603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3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3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ing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Lingewaard - Ontwerpbesluit Omgevingsvergunning, intrekking omgevingsvergunning en VVGB i.h.k.v. de LBV-plusregeling, Dikelsestraat 7 te Bemmel</meta:user-defined>
    <meta:user-defined meta:name="OVERHEIDop.datumEindeReactietermijn">2026-10-09</meta:user-defined>
    <meta:user-defined meta:name="OVERHEIDop.TilID/OVERHEIDop.terinzageleggingOP">til-2026-34028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035</meta:user-defined>
    <meta:user-defined meta:name="OVERHEIDop.GmbID/DC.identifier">gmb-2026-406035</meta:user-defined>
    <meta:user-defined meta:name="OVERHEIDop.versieInformatie"/>
  </office:meta>
</office:document-meta>
</file>