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– Melding Besluit activiteiten leefomgeving (Bal) – Schepersstraat 1 A, We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Opslaan van diesel in een bovengrondse opslagtank </text:p>
            <text:p text:style-name="common-al">Locatie: Schepersstraat 1 A, 5843 AR Westerbeek</text:p>
            <text:p text:style-name="common-al">DSO-kenmerk: 2026061201581</text:p>
            <text:p text:style-name="common-al">Zaaknummer:  Z/507588</text:p>
            <text:p text:style-name="common-al">Datum ontvangen:  12-06-2026 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602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07588 </meta:user-defined>
    <dc:language>nl</dc:language>
    <meta:user-defined meta:name="OVERHEIDop.locatietype/OVERHEIDop.gebiedsmarkering">Adres</meta:user-defined>
    <meta:user-defined meta:name="DC.title">Gemeente Land van Cuijk – Melding Besluit activiteiten leefomgeving (Bal) – Schepersstraat 1 A, Westerbe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23</meta:user-defined>
    <meta:user-defined meta:name="OVERHEIDop.GmbID/DC.identifier">gmb-2026-406023</meta:user-defined>
    <meta:user-defined meta:name="OVERHEIDop.versieInformatie"/>
  </office:meta>
</office:document-meta>
</file>