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urendag op 26 september 2026 ter hoogte van Sportlaan en Toernooistraat grote grasveld te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augustus 2026 heeft de gemeente een melding Burendag op 26 september 2026 ter hoogte van Sportlaan en Toernooistraat grote grasveld te Purmerend ontvangen. De melding is geregistreerd onder zaaknummer Z2026-00003541. De melding betreft:</text:p>
            <text:list text:style-name="id1-3-2-1-1-2">
              <text:list-item text:style-override="id1-3-2-1-1-2-1">
                <text:number>•</text:number>
                <text:p text:style-name="al">Houden van een evenement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59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9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541</meta:user-defined>
    <meta:user-defined meta:name="DCTERMS.abstract">Betreft: melding op locatie Sportlaan en Toernooistraat grote grasveld te Purmerend</meta:user-defined>
    <dc:language>nl</dc:language>
    <meta:user-defined meta:name="OVERHEIDop.locatietype/OVERHEIDop.gebiedsmarkering">Punt</meta:user-defined>
    <meta:user-defined meta:name="DC.title">Melding Burendag op 26 september 2026 ter hoogte van Sportlaan en Toernooistraat grote grasveld te Purmere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997</meta:user-defined>
    <meta:user-defined meta:name="OVERHEIDop.GmbID/DC.identifier">gmb-2026-405997</meta:user-defined>
    <meta:user-defined meta:name="OVERHEIDop.versieInformatie"/>
  </office:meta>
</office:document-meta>
</file>