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edrijfsverzamelgebouw, Vulcanus tussen nummers 7 en 1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bedrijfsverzamelgebouw op het perceel Vulcanus tussen nummers 7 en 11 te Heerenveen (25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599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9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9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5669</meta:user-defined>
    <dc:language>nl</dc:language>
    <meta:user-defined meta:name="OVERHEIDop.locatietype/OVERHEIDop.gebiedsmarkering">Vlak</meta:user-defined>
    <meta:user-defined meta:name="DC.title">AANVRAAG OMGEVINGSVERGUNNING, bouwen van een bedrijfsverzamelgebouw, Vulcanus tussen nummers 7 en 11 Heerenve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91</meta:user-defined>
    <meta:user-defined meta:name="OVERHEIDop.GmbID/DC.identifier">gmb-2026-405991</meta:user-defined>
    <meta:user-defined meta:name="OVERHEIDop.versieInformatie"/>
  </office:meta>
</office:document-meta>
</file>