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Buitenveer 25,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aanleggen en gebruiken van meerdere gesloten bodemenergiesystemen.</text:p>
            <text:p text:style-name="common-al">Aanvrager: Eco-Well B.V.</text:p>
            <text:p text:style-name="common-al">Zaaknummer: OD2026-0049851</text:p>
            <text:p text:style-name="common-al">DSO nummer: 2026080300925</text:p>
            <text:p text:style-name="common-al">Ontvangstdatum melding: 03-08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97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851</meta:user-defined>
    <meta:user-defined meta:name="DCTERMS.abstract">Buitenveer 25 te Weesp</meta:user-defined>
    <dc:language>nl</dc:language>
    <meta:user-defined meta:name="OVERHEIDop.locatietype/OVERHEIDop.gebiedsmarkering">Vlak</meta:user-defined>
    <meta:user-defined meta:name="DC.title">Melding gesloten bodemenergiesysteem - Buitenveer 25, Wees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77</meta:user-defined>
    <meta:user-defined meta:name="OVERHEIDop.GmbID/DC.identifier">gmb-2026-405977</meta:user-defined>
    <meta:user-defined meta:name="OVERHEIDop.versieInformatie"/>
  </office:meta>
</office:document-meta>
</file>