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arphatipark 131-H 1073C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interne constructieve doorbraak en een uitbouw</text:p>
            <text:p text:style-name="common-al">Zaakadres: Sarphatipark 131-H 1073CX Amsterdam</text:p>
            <text:p text:style-name="common-al">Datum ontvangst: 19-08-2026</text:p>
            <text:p text:style-name="common-al">Zaaknummer: Z2026-037100</text:p>
            <text:p text:style-name="common-al">DSO-nummer: 202608190147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595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5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5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7100</meta:user-defined>
    <meta:user-defined meta:name="DCTERMS.abstract">realiseren van een interne constructieve doorbraak en een uit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arphatipark 131-H 1073CX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952</meta:user-defined>
    <meta:user-defined meta:name="OVERHEIDop.GmbID/DC.identifier">gmb-2026-405952</meta:user-defined>
    <meta:user-defined meta:name="OVERHEIDop.versieInformatie"/>
  </office:meta>
</office:document-meta>
</file>