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Westerstraat 45-47 en Westersteeg 30 te Purmerend, DSO nummer 2026082101194, zaaknummer ODIJ-Z-26-18730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Purmerend. De melding is gedaan voor de activiteit graven in bodem met een kwaliteit boven de interventiewaarde bodemkwaliteit op de locatie Westerstraat 45-47 en Westersteeg 30 te Purmerend.</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40594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4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Westerstraat 45-47 en Westersteeg 30 te Purmerend, DSO nummer 2026082101194, zaaknummer ODIJ-Z-26-187303</meta:user-defined>
    <meta:user-defined meta:name="DCTERMS.W3CDTF/DCTERMS.available">2026-08-28</meta:user-defined>
    <meta:user-defined meta:name="DCTERMS.W3CDTF/OVERHEIDop.jaargang">2026</meta:user-defined>
    <meta:user-defined meta:name="OVERHEIDop.publicationIssue">405947</meta:user-defined>
    <meta:user-defined meta:name="OVERHEIDop.GmbID/DC.identifier">gmb-2026-405947</meta:user-defined>
    <meta:user-defined meta:name="OVERHEIDop.versieInformatie"/>
  </office:meta>
</office:document-meta>
</file>