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Warder 50  te Warder, DSO nummer 2026082100774, zaaknummer ODIJ-Z-26-18728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Edam-Volendam. De melding is gedaan voor de activiteit toepassen van grond of baggerspecie op de locatie Warder 50  te Warder.</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0593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op de locatie Warder 50  te Warder, DSO nummer 2026082100774, zaaknummer ODIJ-Z-26-187288</meta:user-defined>
    <meta:user-defined meta:name="DCTERMS.W3CDTF/DCTERMS.available">2026-08-28</meta:user-defined>
    <meta:user-defined meta:name="DCTERMS.W3CDTF/OVERHEIDop.jaargang">2026</meta:user-defined>
    <meta:user-defined meta:name="OVERHEIDop.publicationIssue">405939</meta:user-defined>
    <meta:user-defined meta:name="OVERHEIDop.GmbID/DC.identifier">gmb-2026-405939</meta:user-defined>
    <meta:user-defined meta:name="OVERHEIDop.versieInformatie"/>
  </office:meta>
</office:document-meta>
</file>