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Prins Hendrikstraat 136, 1501 AW Zaandam - herstellen  fundering, verwijderen muur en plaatsen stalen ligg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301 - herstellen  fundering, verwijderen muur en plaatsen stalen ligger -  - op de locatie Prins Hendrikstraat 136, 1501 AW Zaandam</text:p>
            <text:p text:style-name="common-al">Aanvraag ontvangen: 18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593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3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3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301</meta:user-defined>
    <dc:language>nl</dc:language>
    <meta:user-defined meta:name="OVERHEIDop.locatietype/OVERHEIDop.gebiedsmarkering">Punt</meta:user-defined>
    <meta:user-defined meta:name="DC.title">Aanvraag omgevingsvergunning - Prins Hendrikstraat 136, 1501 AW Zaandam - herstellen  fundering, verwijderen muur en plaatsen stalen ligge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34</meta:user-defined>
    <meta:user-defined meta:name="OVERHEIDop.GmbID/DC.identifier">gmb-2026-405934</meta:user-defined>
    <meta:user-defined meta:name="OVERHEIDop.versieInformatie"/>
  </office:meta>
</office:document-meta>
</file>