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– Melding Besluit activiteiten leefomgeving (Bal) – Hertraksestraat 1, Sint Agath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 </text:p>
            <text:p text:style-name="common-al">Voor:  Het veranderen van een veehouderij</text:p>
            <text:p text:style-name="common-al">Locatie: Hertraksestraat 1, 5435 XM Sint Agatha</text:p>
            <text:p text:style-name="common-al">DSO-kenmerk:  2026061600523</text:p>
            <text:p text:style-name="common-al">Zaaknummer:  Z/507834</text:p>
            <text:p text:style-name="common-al">Datum ontvangen:  16-06-2026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92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2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2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07834 </meta:user-defined>
    <dc:language>nl</dc:language>
    <meta:user-defined meta:name="OVERHEIDop.locatietype/OVERHEIDop.gebiedsmarkering">Adres</meta:user-defined>
    <meta:user-defined meta:name="DC.title">Gemeente Land van Cuijk – Melding Besluit activiteiten leefomgeving (Bal) – Hertraksestraat 1, Sint Agath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28</meta:user-defined>
    <meta:user-defined meta:name="OVERHEIDop.GmbID/DC.identifier">gmb-2026-405928</meta:user-defined>
    <meta:user-defined meta:name="OVERHEIDop.versieInformatie"/>
  </office:meta>
</office:document-meta>
</file>