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idwoudpad 68 1024 M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aan zijkant van woning</text:p>
            <text:p text:style-name="common-al">Besluit: verleend</text:p>
            <text:p text:style-name="common-al">Besluit verzonden op: 25-08-2026</text:p>
            <text:p text:style-name="common-al">Zaakadres: Midwoudpad 68 1024 MC Amsterdam</text:p>
            <text:p text:style-name="common-al">Zaaknummer: Z2026-030081</text:p>
            <text:p text:style-name="common-al">DSO-nummer: 202607070066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3008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9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081</meta:user-defined>
    <meta:user-defined meta:name="DCTERMS.abstract">realiseren van een uitbouw aan zijkant va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idwoudpad 68 1024 MC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24</meta:user-defined>
    <meta:user-defined meta:name="OVERHEIDop.GmbID/DC.identifier">gmb-2026-405924</meta:user-defined>
    <meta:user-defined meta:name="OVERHEIDop.versieInformatie"/>
  </office:meta>
</office:document-meta>
</file>