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 Evenementenvergunning voor het HOPPAAA! 21 t/m 23 augustus 2026 Kaipa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Evenement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405907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907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907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ersfoort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CLZ-APV2026-01-22-f31e6700</meta:user-defined>
    <dc:language>nl</dc:language>
    <meta:user-defined meta:name="OVERHEIDop.locatietype/OVERHEIDop.gebiedsmarkering">Punt</meta:user-defined>
    <meta:user-defined meta:name="DC.title">Verleend Evenementenvergunning voor het HOPPAAA! 21 t/m 23 augustus 2026 Kaipark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907</meta:user-defined>
    <meta:user-defined meta:name="OVERHEIDop.GmbID/DC.identifier">gmb-2026-405907</meta:user-defined>
    <meta:user-defined meta:name="OVERHEIDop.versieInformatie"/>
  </office:meta>
</office:document-meta>
</file>