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aanleggen van glasvezelkabel aan Buitendijk 60, 4255 GV Nieuw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aanleggen van glasvezelkabel aan Buitendijk 60, 4255 GV Nieuwendijk (1959161790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1-08-2026. De gemeente neemt daarover waarschijnlijk voor 16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590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0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61790</meta:user-defined>
    <meta:user-defined meta:name="DCTERMS.abstract">het aanleggen van glasvezelkabel</meta:user-defined>
    <dc:language>nl</dc:language>
    <meta:user-defined meta:name="OVERHEIDop.locatietype/OVERHEIDop.gebiedsmarkering">Punt</meta:user-defined>
    <meta:user-defined meta:name="DC.title">Gemeente Altena - Aanvraag vergunning voor het aanleggen van glasvezelkabel aan Buitendijk 60, 4255 GV Nieuwendij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06</meta:user-defined>
    <meta:user-defined meta:name="OVERHEIDop.GmbID/DC.identifier">gmb-2026-405906</meta:user-defined>
    <meta:user-defined meta:name="OVERHEIDop.versieInformatie"/>
  </office:meta>
</office:document-meta>
</file>