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- Melding Besluit activiteiten leefomgeving (Bal) - Langenboomseweg 41, Mi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</text:p>
            <text:p text:style-name="common-al">Voor:   het opslaan, zeven en mengen van grond</text:p>
            <text:p text:style-name="common-al">Locatie:  Langenboomseweg 41, 5451 JH Mill</text:p>
            <text:p text:style-name="common-al">DSO-kenmerk:   2026072300868</text:p>
            <text:p text:style-name="common-al">Zaaknummer:  Z/511624</text:p>
            <text:p text:style-name="common-al">Datum ontvangen:  23 jul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88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8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8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511624 </meta:user-defined>
    <dc:language>nl</dc:language>
    <meta:user-defined meta:name="OVERHEIDop.locatietype/OVERHEIDop.gebiedsmarkering">Adres</meta:user-defined>
    <meta:user-defined meta:name="DC.title">Gemeente Land van Cuijk - Melding Besluit activiteiten leefomgeving (Bal) - Langenboomseweg 41, Mil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87</meta:user-defined>
    <meta:user-defined meta:name="OVERHEIDop.GmbID/DC.identifier">gmb-2026-405887</meta:user-defined>
    <meta:user-defined meta:name="OVERHEIDop.versieInformatie"/>
  </office:meta>
</office:document-meta>
</file>