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uitenplanse Omgevingsplanactiviteit (BOPA), Heerenveen (diverse locaties), plaatsen van 100 citydisplays (ten behoeve van reclame, tot 11 juni 20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Buitenplanse Omgevingsplanactiviteit (BOPA), Heerenveen (diverse locaties), plaatsen van 100 citydisplays (ten behoeve van reclame, tot 11 juni 2027).</text:span>
          </text:p>
            <text:p text:style-name="common-al">
            
          </text:p>
            <text:p text:style-name="common-al">Burgemeester en wethouders van Heerenveen hebben de BOPA verleend voor </text:p>
            <text:p text:style-name="common-al">Heerenveen (diverse locaties), plaatsen van 100 citydisplays (ten behoeve van reclame, tot 11 juni 2027) (28-05-2026).</text:p>
            <text:p text:style-name="common-al">
            
          </text:p>
            <text:p text:style-name="common-al">Dit besluit gaat over het vergunnen van een activiteit die niet past binnen het nu geldende Omgevingsplan. Daarom wordt een zogenaamde BOPA-vergunning verleend voor deze activiteit. </text:p>
            <text:p text:style-name="common-al">
            
          </text:p>
            <text:p text:style-name="common-al">
            
          </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 </text:span>
          </text:p>
            <text:p text:style-name="last-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588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8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8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558928</meta:user-defined>
    <dc:language>nl</dc:language>
    <meta:user-defined meta:name="DC.title">Besluit Buitenplanse Omgevingsplanactiviteit (BOPA), Heerenveen (diverse locaties), plaatsen van 100 citydisplays (ten behoeve van reclame, tot 11 juni 2027)</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375</meta:user-defined>
    <meta:user-defined meta:name="OVERHEIDop.publicationIssue">405883</meta:user-defined>
    <meta:user-defined meta:name="OVERHEIDop.GmbID/DC.identifier">gmb-2026-405883</meta:user-defined>
    <meta:user-defined meta:name="OVERHEIDop.versieInformatie"/>
  </office:meta>
</office:document-meta>
</file>