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 Music Night opEricaweg 2, 8162PR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Music Night op de locatie Ericaweg 2, 8162PR Epe.</text:p>
            <text:p text:style-name="common-al">Ontvangstdatum: 24 augustus 2026</text:p>
            <text:p text:style-name="common-al">Zaaknummer: 1441209</text:p>
            <text:p text:style-name="common-al">Datum evenement: 25 september 2026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588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41599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 Music Night opEricaweg 2, 8162PREp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82</meta:user-defined>
    <meta:user-defined meta:name="OVERHEIDop.GmbID/DC.identifier">gmb-2026-405882</meta:user-defined>
    <meta:user-defined meta:name="OVERHEIDop.versieInformatie"/>
  </office:meta>
</office:document-meta>
</file>