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7 september 2026 tot en met 21 september 2026 ter hoogte van Jacob Stolpstraat 12, 1462MV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melding plaatsen container van 7 september 2026 tot en met 21 september 2026 ter hoogte van Jacob Stolpstraat 12, 1462MV Middenbeemster ontvangen. De melding is geregistreerd onder zaaknummer Z2026-00003512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87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512</meta:user-defined>
    <meta:user-defined meta:name="DCTERMS.abstract">Betreft: melding op locatie Jacob Stolpstraat thv nr 12, 1462MV Middenbeemster</meta:user-defined>
    <dc:language>nl</dc:language>
    <meta:user-defined meta:name="OVERHEIDop.locatietype/OVERHEIDop.gebiedsmarkering">Vlak</meta:user-defined>
    <meta:user-defined meta:name="DC.title">Melding plaatsen container van 7 september 2026 tot en met 21 september 2026 ter hoogte van Jacob Stolpstraat 12, 1462MV Middenbeemst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77</meta:user-defined>
    <meta:user-defined meta:name="OVERHEIDop.GmbID/DC.identifier">gmb-2026-405877</meta:user-defined>
    <meta:user-defined meta:name="OVERHEIDop.versieInformatie"/>
  </office:meta>
</office:document-meta>
</file>