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msstraat 17-2 1079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berging naar wonen, toegangsdeur woning in trappenhuis op de 3e verdieping en het aanleggen van een dakterras + daktoegang</text:p>
            <text:p text:style-name="common-al">Zaakadres: Eemsstraat 17-2 1079TB Amsterdam</text:p>
            <text:p text:style-name="common-al">Datum ontvangst: 13-07-2026</text:p>
            <text:p text:style-name="common-al">Zaaknummer: Z2026-030877</text:p>
            <text:p text:style-name="common-al">DSO-nummer: 202607130114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8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77</meta:user-defined>
    <meta:user-defined meta:name="DCTERMS.abstract">omzetting berging naar wonen, toegangsdeur woning in trappenhuis op de 3e verdieping en het aanleggen van een dakterras + daktoega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msstraat 17-2 1079TB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63</meta:user-defined>
    <meta:user-defined meta:name="OVERHEIDop.GmbID/DC.identifier">gmb-2026-405863</meta:user-defined>
    <meta:user-defined meta:name="OVERHEIDop.versieInformatie"/>
  </office:meta>
</office:document-meta>
</file>