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Rijksweg 0 Voorthuizen, toepassen van grond (vervanging fietspad Rijksweg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72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85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Rijksweg 0 Voorthuizen, toepassen van grond (vervanging fietspad Rijksweg)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57</meta:user-defined>
    <meta:user-defined meta:name="OVERHEIDop.GmbID/DC.identifier">gmb-2026-405857</meta:user-defined>
    <meta:user-defined meta:name="OVERHEIDop.versieInformatie"/>
  </office:meta>
</office:document-meta>
</file>