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Asselynstraat 33 Ede, eternit verwijderen bij cv afvo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69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585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5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5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Asselynstraat 33 Ede, eternit verwijderen bij cv afvoer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56</meta:user-defined>
    <meta:user-defined meta:name="OVERHEIDop.GmbID/DC.identifier">gmb-2026-405856</meta:user-defined>
    <meta:user-defined meta:name="OVERHEIDop.versieInformatie"/>
  </office:meta>
</office:document-meta>
</file>