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geaccepteerd, Melding, Boedelhof 15 Ede, het kappen van 3 conifer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33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585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5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5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Niet geaccepteerd, Melding, Boedelhof 15 Ede, het kappen van 3 coniferen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53</meta:user-defined>
    <meta:user-defined meta:name="OVERHEIDop.GmbID/DC.identifier">gmb-2026-405853</meta:user-defined>
    <meta:user-defined meta:name="OVERHEIDop.versieInformatie"/>
  </office:meta>
</office:document-meta>
</file>