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Prins Bernhardlaan 21 Ede, het kappen van 1 cipres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25 augustus 2026</text:p>
            <text:p text:style-name="common-al">Zaaknummer 2026W1430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405840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84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84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Prins Bernhardlaan 21 Ede, het kappen van 1 cipres.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840</meta:user-defined>
    <meta:user-defined meta:name="OVERHEIDop.GmbID/DC.identifier">gmb-2026-405840</meta:user-defined>
    <meta:user-defined meta:name="OVERHEIDop.versieInformatie"/>
  </office:meta>
</office:document-meta>
</file>