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slopen van gebouw 024 en de omliggende ondergrondse infrastructuur bij het rijksmonument Fort Erfprins in het beschermd stads- of dorpsgezicht (14B33), Schapendijkje 8D-024 1782TG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Schapendijkje 8D-024 1782TG Den Helder, slopen van gebouw 024 en de omliggende ondergrondse infrastructuur bij het rijksmonument Fort Erfprins in het beschermd stads- of dorpsgezicht (14B33)</text:p>
            <text:p text:style-name="common-al">Datum ontvangst: 26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583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8-0106</meta:user-defined>
    <meta:user-defined meta:name="DCTERMS.abstract">slopen van gebouw 024 en de omliggende ondergrondse infrastructuur bij het rijksmonument Fort Erfprins in het beschermd stads- of dorpsgezicht (14B33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slopen van gebouw 024 en de omliggende ondergrondse infrastructuur bij het rijksmonument Fort Erfprins in het beschermd stads- of dorpsgezicht (14B33), Schapendijkje 8D-024 1782TG Den Held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34</meta:user-defined>
    <meta:user-defined meta:name="OVERHEIDop.GmbID/DC.identifier">gmb-2026-405834</meta:user-defined>
    <meta:user-defined meta:name="OVERHEIDop.versieInformatie"/>
  </office:meta>
</office:document-meta>
</file>