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buiten behandeling gesteld Admiraal De Ruijterweg 289-H 1055LW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oekoek aan de voorzijde en het aanpassen van een trap ten behoeven van het omzetten van de kelderberging in naar een verblijfsfunctie op de locatie Admiraal De Ruijterweg 289-H in Amsterdam.</text:p>
            <text:p text:style-name="common-al">Besluit: buiten behandeling gesteld</text:p>
            <text:p text:style-name="common-al">Besluit verzonden op: 26-08-2026</text:p>
            <text:p text:style-name="common-al">Zaakadres: Admiraal De Ruijterweg 289-H 1055LW Amsterdam</text:p>
            <text:p text:style-name="common-al">Zaaknummer: Z2026-024542</text:p>
            <text:p text:style-name="common-al">DSO-nummer: 2026060500297</text:p>
            <text:p text:style-name="common-al">
            <text:span text:style-name="nadrukvet">Meer informatie</text:span>
          </text:p>
            <text:p text:style-name="common-al">Het besluit en bijbehorende stukken kunt u per e-mail ontvangen. Stuur een verzoek naar <text:a xlink:href="mailto:procesuitvoering.sdw@amsterdam.nl?Subject=Dossiernummer Z2026-024542" xlink:type="simple">procesuitvoering.sdw@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583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4542</meta:user-defined>
    <meta:user-defined meta:name="DCTERMS.abstract">realiseren van een koekoek aan de voorzijde en het aanpassen van een trap ten behoeven van het omzetten van de kelderberging in naar e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buiten behandeling gesteld Admiraal De Ruijterweg 289-H 1055LW Amsterdam</meta:user-defined>
    <meta:user-defined meta:name="DCTERMS.W3CDTF/DCTERMS.available">2026-08-28</meta:user-defined>
    <meta:user-defined meta:name="DCTERMS.W3CDTF/OVERHEIDop.jaargang">2026</meta:user-defined>
    <meta:user-defined meta:name="OVERHEIDop.publicationIssue">405830</meta:user-defined>
    <meta:user-defined meta:name="OVERHEIDop.GmbID/DC.identifier">gmb-2026-405830</meta:user-defined>
    <meta:user-defined meta:name="OVERHEIDop.versieInformatie"/>
  </office:meta>
</office:document-meta>
</file>