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den - volledige melding in het kader van de Omgevingswet, Toepassen van grond of baggerspecie op of in de landbodem, Brinkweg 3 te Rheden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</text:p>
            <text:p text:style-name="common-al">Het voornemen is om ter plaatse van de locatie Brinkweg 3 te Rheden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411</text:p>
            <text:p text:style-name="common-al">Datum indiening: 18-08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Rhed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582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Rheden - volledige melding in het kader van de Omgevingswet, Toepassen van grond of baggerspecie op of in de landbodem, Brinkweg 3 te Rheden Meld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23</meta:user-defined>
    <meta:user-defined meta:name="OVERHEIDop.GmbID/DC.identifier">gmb-2026-405823</meta:user-defined>
    <meta:user-defined meta:name="OVERHEIDop.versieInformatie"/>
  </office:meta>
</office:document-meta>
</file>