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eed melding (Wet kwaliteitsborging) voor het nieuwbouwen van een woning op de locatie Zonnenbergstraat 23, 7384DK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1 augustus 2026</text:p>
            <text:p text:style-name="common-al">Kenmerk: Z2026-00001536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0582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36</meta:user-defined>
    <meta:user-defined meta:name="DCTERMS.abstract">Zonnenbergstraat 23, 7384DK Wilp</meta:user-defined>
    <dc:language>nl</dc:language>
    <meta:user-defined meta:name="OVERHEIDop.locatietype/OVERHEIDop.gebiedsmarkering">Vlak</meta:user-defined>
    <meta:user-defined meta:name="DC.title">Gereed melding (Wet kwaliteitsborging) voor het nieuwbouwen van een woning op de locatie Zonnenbergstraat 23, 7384DK Wil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21</meta:user-defined>
    <meta:user-defined meta:name="OVERHEIDop.GmbID/DC.identifier">gmb-2026-405821</meta:user-defined>
    <meta:user-defined meta:name="OVERHEIDop.versieInformatie"/>
  </office:meta>
</office:document-meta>
</file>